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Mangal1" svg:font-family="Mangal"/>
    <style:font-face style:name="Courier New" svg:font-family="'Courier New'" style:font-adornments="Normal"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Normal_20__28_Web_29_">
      <style:paragraph-properties fo:margin-left="1.27cm" fo:margin-right="0cm" fo:text-indent="0cm" style:auto-text-indent="false"/>
      <style:text-properties fo:font-size="9pt" fo:language="en" fo:country="US" style:font-size-asian="9pt" style:font-size-complex="9pt"/>
    </style:style>
    <style:style style:name="P2" style:family="paragraph" style:parent-style-name="Standard" style:master-page-name="Standard">
      <style:paragraph-properties style:page-number="auto"/>
      <style:text-properties fo:color="#000000" fo:font-size="9pt" fo:font-weight="bold" style:font-size-asian="9pt" style:font-weight-asian="bold" style:font-size-complex="9pt" style:font-weight-complex="bold"/>
    </style:style>
    <style:style style:name="P3" style:family="paragraph" style:parent-style-name="Normal_20__28_Web_29_" style:list-style-name="WWNum1">
      <style:text-properties fo:font-size="10pt" style:font-size-asian="10pt" style:font-size-complex="10pt"/>
    </style:style>
    <style:style style:name="T1" style:family="text">
      <style:text-properties fo:color="#000000"/>
    </style:style>
    <style:style style:name="T2" style:family="text">
      <style:text-properties fo:color="#000000" fo:font-weight="bold" style:font-weight-asian="bold" style:font-weight-complex="bold"/>
    </style:style>
    <style:style style:name="T3" style:family="text">
      <style:text-properties fo:color="#000000" fo:font-style="italic" style:font-style-asian="italic" style:font-style-complex="italic"/>
    </style:style>
    <style:style style:name="T4" style:family="text">
      <style:text-properties fo:color="#000000" fo:language="en" fo:country="US"/>
    </style:style>
    <style:style style:name="T5" style:family="text">
      <style:text-properties fo:color="#000000" fo:language="en" fo:country="US" fo:font-style="italic" style:font-style-asian="italic"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
      <text:p text:style-name="P1"/>
      <text:p text:style-name="P1"/>
      <text:list xml:id="list4204454835494342943" text:style-name="WWNum1">
        <text:list-item>
          <text:p text:style-name="P3"><text:span text:style-name="T2">PSJM</text:span><text:span text:style-name="T1">, equipo de creación, teoría y gestión formado en 2003 por Cynthia Viera (Las Palmas G.C., 1973) y Pablo San José (Mieres, 1969), ha sido incluido entre los 100 artistas más representativos del arte internacional socialmente comprometido en </text:span><text:span text:style-name="T3">Art &amp; Agenda: Political Art and Activism</text:span><text:span text:style-name="T1"> (Gestalten, Berlín, 2011). </text:span><text:span text:style-name="T4">También en Y</text:span><text:span text:style-name="T5">ounger than Jesus. Artist Directory</text:span><text:span text:style-name="T4"> (Phaidon-New Museum, New York, 2009), </text:span><text:span text:style-name="T5">Come Together: The Rise of Cooperative Art and Design</text:span><text:span text:style-name="T4"> (Princeton Architectural Press, New York, 2014) y </text:span><text:span text:style-name="T5">Arte Contemporáneo Español 1992-2013</text:span><text:span text:style-name="T4">, (La Fábrica, Madrid, 2013), entre otras publicaciones.</text:span></text:p>
        </text:list-item>
        <text:list-item>
          <text:p text:style-name="P3"><text:span text:style-name="T1">Galardonado con el Can de las Artes 2025 por el Cabildo de Gran Canaria, las obras del equipo PSJM forman parte de importantes colecciones como la Jerry Speyer Collection de Nueva York o la Lidia Rubinstein Collection de Los Ángeles, y están presentes en numerosas muestras internacionales como </text:span><text:span text:style-name="T3">Swerving the Apocalyptic Angle into Hope</text:span><text:span text:style-name="T1">, Glenda Cinquegrana Gallery, Milan (2024), </text:span><text:span text:style-name="T3">Museo de la democracia</text:span><text:span text:style-name="T1">, NGBK, Berlín (2021), </text:span><text:span text:style-name="T3">Juntos Aparte</text:span><text:span text:style-name="T1">, Museo Nacional de Colombia (2021), </text:span><text:span text:style-name="T3">BIENALSUR</text:span><text:span text:style-name="T1">, Museo de la Inmigración, Buenos Aires (2021), </text:span><text:span text:style-name="T3">Overview Effect</text:span><text:span text:style-name="T1">, Museo de Arte Contemporáneo de Belgrado (2020), </text:span><text:span text:style-name="T3">DIVERSEartLA</text:span><text:span text:style-name="T1">, LA Art Show, Los Angeles (2020), </text:span><text:span text:style-name="T3">Personal Structures</text:span><text:span text:style-name="T1">, Bienal de Venecia (2019), </text:span><text:span text:style-name="T3">Watch your Bubble!</text:span><text:span text:style-name="T1">, Kunstverein Tiergarten - Galerie Nord, 58ª Ber (2015), </text:span><text:span text:style-name="T3">PIGS</text:span><text:span text:style-name="T1">, Artium, Vitoria (2016) o </text:span><text:span text:style-name="T3">Con los pies en la tierra</text:span><text:span text:style-name="T1">, CAAM, Las Palmas de G.C. (2022). lín (2018), </text:span><text:span text:style-name="T3">Beyond the Wall</text:span><text:span text:style-name="T1">, Artpace San Antonio, Texas (2018), </text:span><text:span text:style-name="T3">Superdemocracy</text:span><text:span text:style-name="T1">, Senado de Bélgica, Bruselas (2017), </text:span><text:span text:style-name="T3">Beyond the Tropics</text:span><text:span text:style-name="T1">, 56ª Bienal de Venecia (2015), </text:span><text:span text:style-name="T3">Hic et Nunc</text:span><text:span text:style-name="T1">, Hirshhorn Museum, Washington D.C. (2014), </text:span><text:span text:style-name="T3">One Shot!</text:span><text:span text:style-name="T1">, Museu Brasileiro da Escultura, São Paulo (2014), </text:span><text:span text:style-name="T3">Off Street</text:span><text:span text:style-name="T1">, A Foundation, Londres (2009), </text:span><text:span text:style-name="T3">The Real Royal Trip</text:span><text:span text:style-name="T1">… </text:span><text:span text:style-name="T3">by the Arts</text:span><text:span text:style-name="T1">, PS1-MoMA, New York (2003), y otras de ámbito estatal como </text:span><text:span text:style-name="T3">Prophetia</text:span><text:span text:style-name="T1">, Fundación Miró, Barcelona</text:span></text:p>
        </text:list-item>
        <text:list-item>
          <text:p text:style-name="P3"><text:span text:style-name="T1">Destacar alguna de sus últimas exposiciones individuales como </text:span><text:span text:style-name="T3">Democracia Americana</text:span><text:span text:style-name="T1">, Casa de América, Madrid (2026), ΚΙΝΔΥΝΟΣ! WARNING!, Institut für Alles Mögliche, Atenas (2025) </text:span><text:span text:style-name="T3">Homenaje a Martín Chirino</text:span><text:span text:style-name="T1">, Fundación de Arte y Pensamiento Martín Chirino, Las Palmas de G.C. (2025), </text:span><text:span text:style-name="T3">Nuevo indigenismo. ADN</text:span><text:span text:style-name="T1"> </text:span><text:span text:style-name="T3">Inteligencia artificial y pintura de</text:span><text:span text:style-name="T1"> </text:span><text:span text:style-name="T3">caballete</text:span><text:span text:style-name="T1">, Museo LM Arte Colección, La Laguna (2024), </text:span><text:span text:style-name="T3">American Democracy</text:span><text:span text:style-name="T1">, Centro Cultural de España en EEUU, Washington D.C. (2022), </text:span><text:span text:style-name="T3">American Democracy</text:span><text:span text:style-name="T1">, Building Bridges Art Exchange, Santa Monica, Los Angeles (2022), </text:span><text:span text:style-name="T3">Clean Future</text:span><text:span text:style-name="T1">, Fundación Canaria para el Desarrollo de la Pintura, Las Palmas de G.C. (2022), </text:span><text:span text:style-name="T3">Formas para un mundo perfecto</text:span><text:span text:style-name="T1">, Galería Blanca Soto, Madrid (2018) u </text:span><text:span text:style-name="T3">Oligocracy</text:span><text:span text:style-name="T1">, Sorbonne Artgallery, París (2017).</text:span></text:p>
        </text:list-item>
        <text:list-item>
          <text:p text:style-name="P3"><text:span text:style-name="T1">En el ámbito teórico, señalar algunas de sus publicaciones: </text:span><text:span text:style-name="T3">Arte y procesos democráticos</text:span><text:span text:style-name="T1"> (TEA, Tenerife, 2017), </text:span><text:span text:style-name="T3">Fuego amigo</text:span><text:span text:style-name="T1"> (CENDEAC, Murcia, 2015) o el artículo «Marcuse y el lema de la CIA» (</text:span><text:span text:style-name="T3">Revista de Occidente</text:span><text:span text:style-name="T1">, Madrid, 2016). Han fundado la Sala de Arte Social, comisariando exposiciones como </text:span><text:span text:style-name="T3">Daniel G. Andújar: Small Data</text:span><text:span text:style-name="T1"> (2021), las cuatro ediciones de la muestra de arte y ecología </text:span><text:span text:style-name="T3">Biotopías</text:span><text:span text:style-name="T1"> (2018, 2020, 2022, 2024) o las muestras sobre cuestiones de género </text:span><text:span text:style-name="T3">Sus formas, nuestro dolor</text:span><text:span text:style-name="T1"> (2020) y </text:span><text:span text:style-name="T3">Es personal</text:span><text:span text:style-name="T1"> (2019). Señalar también los comisariados de </text:span><text:span text:style-name="T3">On Present Time. Social Art From Gran Canaria</text:span><text:span text:style-name="T1"> (GlogaguAir, Berlín, 2024), </text:span><text:span text:style-name="T3">In Good Company. Films by International Art Collectives</text:span><text:span text:style-name="T1"> (CCA, Las Palmas G.C, 2022), </text:span><text:span text:style-name="T3">Participación: poéticas y documentos</text:span><text:span text:style-name="T1"> (TEA, S/C de Tenerife, 2017), </text:span><text:span text:style-name="T3">Arte y Participación Ciudadana</text:span><text:span text:style-name="T1"> (Las Palmas G.C., 2016) o el comisariado televisivo “Carta blanca a PSJM: Arte participativo” para el programa </text:span><text:span text:style-name="T3">Metrópolis</text:span><text:span text:style-name="T1"> de La 2 de RTVE (2024). Han impartido conferencias en la Washington State University, la Maryland Institute College of Art de Baltimore, la Westminster School of Arts de Londres, la Université Paris-Sorbonne o la Iceland University of the Arts de Reikiavik, y los talleres de verano </text:span><text:span text:style-name="T3">PSJM</text:span><text:span text:style-name="T1">•</text:span></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Mangal1" svg:font-family="Mangal"/>
    <style:font-face style:name="Courier New" svg:font-family="'Courier New'" style:font-adornments="Normal"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fo:line-height="115%" style:text-autospace="ideograph-alpha" style:line-break="strict" style:writing-mode="lr-tb" style:font-independent-line-spacing="false">
        <style:tab-stops/>
      </style:paragraph-properties>
      <style:text-properties style:use-window-font-color="true" fo:font-size="11pt" fo:language="es" fo:country="ES" style:letter-kerning="true"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es" fo:country="ES" style:letter-kerning="true"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Normal_20__28_Web_29_" style:display-name="Normal (Web)" style:family="paragraph" style:parent-style-name="Standard" style:default-outline-level="">
      <style:paragraph-properties fo:margin-top="0.049cm" fo:margin-bottom="0.21cm" fo:line-height="100%"/>
      <style:text-properties style:font-name="Times New Roman" fo:font-size="12pt" style:font-name-asian="Times New Roman1" style:font-size-asian="12pt" style:language-asian="es" style:country-asian="ES" style:font-name-complex="Times New Roman1" style:font-size-complex="12pt"/>
    </style:style>
    <style:style style:name="Default_20_Paragraph_20_Font" style:display-name="Default Paragraph Font" style:family="text"/>
    <style:style style:name="ListLabel_20_1" style:display-name="ListLabel 1" style:family="text">
      <style:text-properties fo:font-size="10pt" style:font-size-asian="10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499cm" fo:margin-bottom="2.499cm" fo:margin-left="3cm" fo:margin-right="3cm" style:writing-mode="lr-tb" style:layout-grid-color="#c0c0c0" style:layout-grid-lines="38"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Usuario</meta:initial-creator>
    <meta:editing-cycles>1</meta:editing-cycles>
    <meta:creation-date>2026-08-31T10:15:00</meta:creation-date>
    <dc:date>2026-08-31T12:27:55.22</dc:date>
    <meta:editing-duration>PT8S</meta:editing-duration>
    <meta:generator>OpenOffice/4.1.15$Win32 OpenOffice.org_project/4115m2$Build-9813</meta:generator>
    <meta:document-statistic meta:table-count="0" meta:image-count="0" meta:object-count="0" meta:page-count="1" meta:paragraph-count="4" meta:word-count="588" meta:character-count="3896"/>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